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105d5d29f64e72483af64b3f3b0aba4.png"/>
  <manifest:file-entry manifest:media-type="image/png" manifest:full-path="Pictures/3d1f21a74c46bc4afd9b5e9e15a63123.png"/>
  <manifest:file-entry manifest:media-type="image/png" manifest:full-path="Pictures/30eb10504a022a4d6aeac08a95e95dd4.png"/>
  <manifest:file-entry manifest:media-type="image/png" manifest:full-path="Pictures/df3a34c45e35cc2cc8252269ad662bf5.png"/>
  <manifest:file-entry manifest:media-type="image/png" manifest:full-path="Pictures/bb9063d30b29867d552b2d3ba4810b51.png"/>
  <manifest:file-entry manifest:media-type="image/jpeg" manifest:full-path="Pictures/bbcfec6f1ac2756d6153cbd6249533c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5.2916666666667cm" style:rel-width="100%" svg:height="6.7424157303371cm" style:rel-height="scale"><draw:image xlink:href="Pictures/0105d5d29f64e72483af64b3f3b0aba4.png" xlink:type="simple" xlink:show="embed" xlink:actuate="onLoad"/></draw:frame></text:p>
      <text:p text:style-name="Text_20_body"><draw:a xlink:type="simple" xlink:href="https://dpsg.xn--sanktmartin-saarbrcken-9lc.de/doku.php?id=start#woelflinge"><draw:frame draw:style-name="media" draw:name="1" text:anchor-type="as-char" draw:z-index="1" svg:width="7.14375cm" style:rel-width="100%" svg:height="3.571875cm" style:rel-height="scale"><draw:image xlink:href="Pictures/3d1f21a74c46bc4afd9b5e9e15a63123.png" xlink:type="simple" xlink:show="embed" xlink:actuate="onLoad"/></draw:frame></draw:a><draw:a xlink:type="simple" xlink:href="https://dpsg.xn--sanktmartin-saarbrcken-9lc.de/doku.php?id=start#jungpfadfinder"><draw:frame draw:style-name="media" draw:name="2" text:anchor-type="as-char" draw:z-index="2" svg:width="7.14375cm" style:rel-width="100%" svg:height="3.571875cm" style:rel-height="scale"><draw:image xlink:href="Pictures/30eb10504a022a4d6aeac08a95e95dd4.png" xlink:type="simple" xlink:show="embed" xlink:actuate="onLoad"/></draw:frame></draw:a></text:p>
      <text:p text:style-name="Text_20_body"><draw:a xlink:type="simple" xlink:href="https://dpsg.xn--sanktmartin-saarbrcken-9lc.de/doku.php?id=start#pfadfinder"><draw:frame draw:style-name="media" draw:name="3" text:anchor-type="as-char" draw:z-index="3" svg:width="7.14375cm" style:rel-width="100%" svg:height="3.571875cm" style:rel-height="scale"><draw:image xlink:href="Pictures/df3a34c45e35cc2cc8252269ad662bf5.png" xlink:type="simple" xlink:show="embed" xlink:actuate="onLoad"/></draw:frame></draw:a><draw:a xlink:type="simple" xlink:href="https://dpsg.xn--sanktmartin-saarbrcken-9lc.de/doku.php?id=start#rover"><draw:frame draw:style-name="media" draw:name="4" text:anchor-type="as-char" draw:z-index="4" svg:width="7.14375cm" style:rel-width="100%" svg:height="3.571875cm" style:rel-height="scale"><draw:image xlink:href="Pictures/bb9063d30b29867d552b2d3ba4810b51.png" xlink:type="simple" xlink:show="embed" xlink:actuate="onLoad"/></draw:frame></draw:a></text:p>
      <text:h text:style-name="Heading_20_3" text:outline-level="3"><text:bookmark text:name="start"/><text:bookmark-start text:name="__RefHeading___aktuell_1"/><text:bookmark-start text:name="aktuell"/>Aktuell:<text:bookmark-end text:name="__RefHeading___aktuell_1"/><text:bookmark-end text:name="aktuell"/></text:h>
      <text:p text:style-name="Text_20_body"><text:a xlink:type="simple" xlink:href="https://sanktmartin-saarbrücken.de/sample-page" text:style-name="Internet_20_link" text:visited-style-name="Visited_20_Internet_20_Link">Impressum</text:a><text:line-break/>
<text:a xlink:type="simple" xlink:href="https://xn--sanktmartin-saarbrcken-9lc.de/datenschutzerklaerung" text:style-name="Internet_20_link" text:visited-style-name="Visited_20_Internet_20_Link">Datenschutzerklärung</text:a></text:p>
      <text:h text:style-name="Heading_20_3" text:outline-level="3"><text:bookmark-start text:name="__RefHeading___stammesversammlung_2023_2"/><text:bookmark-start text:name="stammesversammlung_2023"/>Stammesversammlung 2023<text:bookmark-end text:name="__RefHeading___stammesversammlung_2023_2"/><text:bookmark-end text:name="stammesversammlung_2023"/></text:h>
      <text:p text:style-name="Text_20_body">Am Samstag, den 22. April 2023 war in der Jurte auf dem Pfadfindergelände die Stammesversammlung 2023. Neben Berichten über die Arbeit des Stammes und die zukünftigen Planungen wurde der alte Vorstand im amt bestätigt. Von Freitag bis Sonntag war gleichzeitig unser kleines Stammeslager auf unserem Pfadfindergelände.</text:p>
      <text:h text:style-name="Heading_20_4" text:outline-level="4"><text:bookmark-start text:name="__RefHeading___fotoralley_in_saarbruecken_3"/><text:bookmark-start text:name="fotoralley_in_saarbruecken"/>Fotoralley in Saarbrücken<text:bookmark-end text:name="__RefHeading___fotoralley_in_saarbruecken_3"/><text:bookmark-end text:name="fotoralley_in_saarbruecken"/></text:h>
      <text:p text:style-name="Text_20_body">Für die Jungpfadfinder war im Oktober 2018 eine große Aktion in Saarbrücken. In Gruppen haben sie eine Fotoralley in der Stadt gemacht und dabei die Stadt ein wenig anders kennen gelernt. Es hat allen viel Spaß gemacht.</text:p>
      <text:p text:style-name="Text_20_body">Für die Aktion ist ein Aktionsheft entstanden, das auch für Andere interessant sein kann. Wie wäre es mit einer Fotoralley mit dem Besuch?<text:line-break/>
<text:a xlink:type="simple" xlink:href="https://dpsgbrebach.de/lib/exe/fetch.php?media=fotoralley_saarbruecken.pdf" text:style-name="Internet_20_link" text:visited-style-name="Visited_20_Internet_20_Link">Aktionsheft</text:a></text:p>
      <text:p text:style-name="Text_20_body"><text:a xlink:type="simple" xlink:href="https://dpsgbrebach.de/doku.php?id=archiv" text:style-name="Internet_20_link" text:visited-style-name="Visited_20_Internet_20_Link">Archiv</text:a></text:p>
      <text:h text:style-name="Heading_20_2" text:outline-level="2"><text:bookmark-start text:name="__RefHeading___stamm_4"/><text:bookmark-start text:name="stamm"/>Stamm<text:bookmark-end text:name="__RefHeading___stamm_4"/><text:bookmark-end text:name="stamm"/></text:h>
      <text:p text:style-name="Text_20_body">Kontakt: <text:a xlink:type="simple" xlink:href="mailto:dpsg@bgb-f.de" text:style-name="Internet_20_link" text:visited-style-name="Visited_20_Internet_20_Link">dpsg@bgb-f.de</text:a><text:line-break/>
Verantwortlich: dpsg Stamm Brebach, Kath. Pfarrei St. Martin<text:line-break/>
Vorstand: Alexander Benn, Laura Jung (Vorsitzende) und Helmut Willems (Kurat)<text:line-break/>
Saarbrücker Straße 72a, 66130 Saarbrücken, 06 81 - 500 66 109</text:p>
      <text:p text:style-name="Text_20_body">Am 9.3.2007 wurde die Pfadfinder-Siedlung Brebach gegründet. Betreut wurde sie vom Stamm Spellenstein (Rentrisch). Am 6.3.2009 ist die Siedlung zum Stamm Brebach geworden.</text:p>
      <text:p text:style-name="Text_20_body"><text:a xlink:type="simple" xlink:href="https://sanktmartin-saarbrücken.de" text:style-name="Internet_20_link" text:visited-style-name="Visited_20_Internet_20_Link">Pfarrei St. Martin</text:a><text:line-break/>
<text:a xlink:type="simple" xlink:href="http://www.dpsg-saarbruecken.de" text:style-name="Internet_20_link" text:visited-style-name="Visited_20_Internet_20_Link">dpsg Bezirk Saarbrücken</text:a><text:line-break/>
<text:a xlink:type="simple" xlink:href="http://www.dpsg-trier.de" text:style-name="Internet_20_link" text:visited-style-name="Visited_20_Internet_20_Link">dpsg Diözesanverband Trier</text:a><text:line-break/>
<text:a xlink:type="simple" xlink:href="https://dpsg.de" text:style-name="Internet_20_link" text:visited-style-name="Visited_20_Internet_20_Link">dpsg Bundesverband</text:a></text:p>
      <text:h text:style-name="Heading_20_3" text:outline-level="3"><text:bookmark-start text:name="__RefHeading___mitgliedschaft_5"/><text:bookmark-start text:name="mitgliedschaft"/>Mitgliedschaft<text:bookmark-end text:name="__RefHeading___mitgliedschaft_5"/><text:bookmark-end text:name="mitgliedschaft"/></text:h>
      <text:p text:style-name="Text_20_body">Wer sich für eine Mitgliedschaft in unserem Stamm interessiert, kommt am Besten zur passenden Gruppenstunde. Die Mitgliedschaft beginnt mit der „Schnuppermitgliedschaft“. Dabei lernt das neue Mitglied die Gruppe kennen und die Gruppe lernt das neue Mitglied kennen. Die Schnuppermitgliedschaft dauert maximal 8 Wochen. Danach kann man Mitglied werden. Schon während der Schnuppermitgliedschaft ist man während der Gruppenstunde versichert.</text:p>
      <text:p text:style-name="Text_20_body"><draw:frame draw:style-name="mediaright" draw:name="Aufnäher auf der Kluft Legend" text:anchor-type="paragraph" draw:z-index="0" svg:width="10.583333333333cm"><draw:text-box><text:p text:style-name="legendcenter"><draw:frame draw:style-name="mediaright" draw:name="Aufnäher auf der Kluft" text:anchor-type="paragraph" draw:z-index="5" svg:width="10.583333333333cm" svg:height="10.583333333333cm"><draw:image xlink:href="Pictures/bbcfec6f1ac2756d6153cbd6249533ca.jpg" xlink:type="simple" xlink:show="embed" xlink:actuate="onLoad"/></draw:frame>Aufnäher auf der Kluft</text:p></draw:text-box></draw:frame></text:p>
      <text:p text:style-name="Text_20_body"><text:a xlink:type="simple" xlink:href="https://dpsgbrebach.de/lib/exe/fetch.php?media=schnuppermitgliedschaft.pdf" text:style-name="Internet_20_link" text:visited-style-name="Visited_20_Internet_20_Link">Schnuppermitgliedschafts-Formular</text:a></text:p>
      <text:p text:style-name="Text_20_body"><text:a xlink:type="simple" xlink:href="https://dpsgbrebach.de/lib/exe/fetch.php?media=anmeldebogen_2018_brebach.pdf" text:style-name="Internet_20_link" text:visited-style-name="Visited_20_Internet_20_Link">Mitgliedschafts-Formular</text:a><text:line-break/>
<text:a xlink:type="simple" xlink:href="https://dpsgbrebach.de/lib/exe/fetch.php?media=sepa_lastschrift_dpsg_brebach_2023.pdf" text:style-name="Internet_20_link" text:visited-style-name="Visited_20_Internet_20_Link">Lastschrift-Formular für den Beitrag</text:a></text:p>
      <text:p text:style-name="Text_20_body"><text:a xlink:type="simple" xlink:href="https://dpsgbrebach.de/lib/exe/fetch.php?media=kluft_info_und_bestellung.pdf" text:style-name="Internet_20_link" text:visited-style-name="Visited_20_Internet_20_Link">Kluft: Info und Bestellung</text:a></text:p>
      <text:p text:style-name="Text_20_body"><text:a xlink:type="simple" xlink:href="https://dpsgbrebach.de/lib/exe/fetch.php?media=werbeflyer.pdf" text:style-name="Internet_20_link" text:visited-style-name="Visited_20_Internet_20_Link"> Werbeflyer der dpsg</text:a></text:p>
      <text:p text:style-name="Text_20_body"><text:a xlink:type="simple" xlink:href="https://dpsgbrebach.de/lib/exe/fetch.php?media=ordnung-dpsg.pdf" text:style-name="Internet_20_link" text:visited-style-name="Visited_20_Internet_20_Link"> Ordnung der dpsg</text:a></text:p>
      <text:h text:style-name="Heading_20_3" text:outline-level="3"><text:bookmark-start text:name="__RefHeading___informationen_6"/><text:bookmark-start text:name="informationen"/>Informationen<text:bookmark-end text:name="__RefHeading___informationen_6"/><text:bookmark-end text:name="informationen"/></text:h>
      <text:list text:style-name="List_20_1" text:continue-numbering="false">
        <text:list-item>
          <text:p text:style-name="List_20_1_Content_First"> <text:a xlink:type="simple" xlink:href="https://dpsgbrebach.de/doku.php?id=packplan" text:style-name="Internet_20_link" text:visited-style-name="Visited_20_Internet_20_Link">Packplan</text:a></text:p>
        </text:list-item>
        <text:list-item>
          <text:p text:style-name="List_20_1_Content"> <text:a xlink:type="simple" xlink:href="https://dpsgbrebach.de/doku.php?id=regelung_fuer_medikamentenmitnahme" text:style-name="Internet_20_link" text:visited-style-name="Visited_20_Internet_20_Link">Regelung für Medikamentenmitnahme</text:a></text:p>
        </text:list-item>
        <text:list-item>
          <text:p text:style-name="List_20_1_Content"> <text:a xlink:type="simple" xlink:href="https://dpsgbrebach.de/doku.php?id=feuerstellen" text:style-name="Internet_20_link" text:visited-style-name="Visited_20_Internet_20_Link">Feuerstellen</text:a></text:p>
        </text:list-item>
        <text:list-item>
          <text:p text:style-name="List_20_1_Content"> <text:a xlink:type="simple" xlink:href="https://dpsgbrebach.de/lib/exe/fetch.php?media=pfadfindergesetz.pdf" text:style-name="Internet_20_link" text:visited-style-name="Visited_20_Internet_20_Link"> Pfadfindergesetz</text:a></text:p>
        </text:list-item>
        <text:list-item>
          <text:p text:style-name="List_20_1_Content_Last"> <text:a xlink:type="simple" xlink:href="https://dpsgbrebach.de/lib/exe/fetch.php?media=wegzeichen_und_morsealphabet.pdf" text:style-name="Internet_20_link" text:visited-style-name="Visited_20_Internet_20_Link"> Wegzeichen und Morsealphabet</text:a></text:p>
        </text:list-item>
      </text:list>
      <text:h text:style-name="Heading_20_2" text:outline-level="2"><text:bookmark-start text:name="__RefHeading___woelflinge_7"/><text:bookmark-start text:name="woelflinge"/>Wölflinge<text:bookmark-end text:name="__RefHeading___woelflinge_7"/><text:bookmark-end text:name="woelflinge"/></text:h>
      <text:p text:style-name="Text_20_body">ab 6 Jahren</text:p>
      <text:h text:style-name="Heading_20_2" text:outline-level="2"><text:bookmark-start text:name="__RefHeading___jungpfadfinder_8"/><text:bookmark-start text:name="jungpfadfinder"/>Jungpfadfinder<text:bookmark-end text:name="__RefHeading___jungpfadfinder_8"/><text:bookmark-end text:name="jungpfadfinder"/></text:h>
      <text:p text:style-name="Text_20_body">ab etwa 9 Jahren </text:p>
      <text:p text:style-name="Text_20_body">Gemeinsame Gruppenstunde von Wölflingen und Jungpfadfindern<text:line-break/>
Mittwoch 17:30 - 19:00 Uhr</text:p>
      <text:p text:style-name="Text_20_body"><text:span text:style-name="Emphasis">Keine Gruppenstunden in den Ferien, an Feiertagen und in Zeiten von Schulschließungen</text:span></text:p>
      <text:p text:style-name="Text_20_body"><text:a xlink:type="simple" xlink:href="https://dpsgbrebach.de/lib/exe/fetch.php?media=woelflings-handbuch_ii.pdf" text:style-name="Internet_20_link" text:visited-style-name="Visited_20_Internet_20_Link">Wö-Leitfaden</text:a></text:p>
      <text:p text:style-name="Text_20_body">Kontakt: <text:a xlink:type="simple" xlink:href="mailto:dpsg-woelflinge@sanktmartin-saarbruecken.de" text:style-name="Internet_20_link" text:visited-style-name="Visited_20_Internet_20_Link">dpsg-woelflinge@sanktmartin-saarbruecken.de</text:a><text:line-break/></text:p>
      <text:h text:style-name="Heading_20_2" text:outline-level="2"><text:bookmark-start text:name="__RefHeading___pfadfinder_9"/><text:bookmark-start text:name="pfadfinder"/>Pfadfinder<text:bookmark-end text:name="__RefHeading___pfadfinder_9"/><text:bookmark-end text:name="pfadfinder"/></text:h>
      <text:p text:style-name="Text_20_body">ab etwa 12 Jahren</text:p>
      <text:p text:style-name="Text_20_body">Gemeinsame Gruppenstunden von Pfadfindern und Rovern:<text:line-break/>Donnerstag, von 18:00 Uhr - 19:30 Uhr</text:p>
      <text:p text:style-name="Text_20_body"><text:span text:style-name="Emphasis">Keine Gruppenstunden in den Ferien, an Feiertagen und in Zeiten von Schulschließungen</text:span>
<text:a xlink:type="simple" xlink:href="https://dpsgbrebach.de/lib/exe/fetch.php?media=dpsg_stamm_brebach_leitfaden_fuer_jungpfadfinder_final.pdf" text:style-name="Internet_20_link" text:visited-style-name="Visited_20_Internet_20_Link">Leitfaden für Jungpfadfinder (Lesefassung)</text:a><text:line-break/>
<text:a xlink:type="simple" xlink:href="https://dpsgbrebach.de/lib/exe/fetch.php?media=dpsg_stamm_brebach_leitfaden_fuer_jungpfadfinder_final_druck.pdf" text:style-name="Internet_20_link" text:visited-style-name="Visited_20_Internet_20_Link">Leitfaden für Jungpfadfinder (Druckfassung)</text:a></text:p>
      <text:p text:style-name="Text_20_body">Kontakt: <text:a xlink:type="simple" xlink:href="mailto:dpsg-pfadfinder@sanktmartin-saarbruecken.de" text:style-name="Internet_20_link" text:visited-style-name="Visited_20_Internet_20_Link">dpsg-pfadfinder@sanktmartin-saarbruecken.de</text:a><text:line-break/></text:p>
      <text:h text:style-name="Heading_20_2" text:outline-level="2"><text:bookmark-start text:name="__RefHeading___rover_10"/><text:bookmark-start text:name="rover"/>Rover<text:bookmark-end text:name="__RefHeading___rover_10"/><text:bookmark-end text:name="rover"/></text:h>
      <text:p text:style-name="Text_20_body">ab etwa 15 Jahren</text:p>
      <text:p text:style-name="Text_20_body">Gemeinsame Gruppenstunden von Pfadfindern und Rovern:<text:line-break/>Donnerstag, von 18:00 Uhr - 19:30 Uhr</text:p>
      <text:p text:style-name="Text_20_body"><text:span text:style-name="Emphasis">Keine Gruppenstunden in den Ferien, an Feiertagen und in Zeiten von Schulschließungen</text:span></text:p>
      <text:h text:style-name="Heading_20_2" text:outline-level="2"><text:bookmark-start text:name="__RefHeading___stammeskalender_11"/><text:bookmark-start text:name="stammeskalender"/>Stammeskalender<text:bookmark-end text:name="__RefHeading___stammeskalender_11"/><text:bookmark-end text:name="stammeskalender"/></text:h>
      <text:p text:style-name="Text_20_body"><text:a xlink:type="simple" xlink:href="https://nextcloud.intern.sanktmartin-saarbruecken.de/index.php/apps/calendar/public/SHXN55D207KRQ4H9" text:style-name="Internet_20_link" text:visited-style-name="Visited_20_Internet_20_Link">Stammeskalender auf eigener Seite</text:a></text:p>
      <text:h text:style-name="Heading_20_2" text:outline-level="2"><text:bookmark-start text:name="__RefHeading___gruppenleiter_12"/><text:bookmark-start text:name="gruppenleiter"/>Gruppenleiter<text:bookmark-end text:name="__RefHeading___gruppenleiter_12"/><text:bookmark-end text:name="gruppenleiter"/></text:h>
      <text:p text:style-name="Text_20_body"><text:a xlink:type="simple" xlink:href="https://dpsgbrebach.de/doku.php?id=leiterrunde" text:style-name="Internet_20_link" text:visited-style-name="Visited_20_Internet_20_Link">Leiterrun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7T16::51:37</meta:creation-date>
    <dc:creator>Generated</dc:creator>
    <dc:date>2026-08-17T16::51:37</dc:date>
    <dc:language>en-US</dc:language>
    <meta:editing-cycles>1</meta:editing-cycles>
    <meta:editing-duration>PT0S</meta:editing-duration>
    <dc:title>start</dc:title>
  </office:meta>
</office:document-meta>
</file>